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5EF000002D0BC021FC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Helvetica" svg:font-family="Helvetica, Arial" style:font-family-generic="swiss" style:font-pitch="variable"/>
    <style:font-face style:name="Helvetica-Narrow" svg:font-family="Helvetica-Narrow"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Swis721 BT" svg:font-family="'Swis721 BT'" style:font-family-generic="roman" style:font-pitch="variable"/>
  </office:font-face-decls>
  <office:automatic-styles>
    <style:style style:name="Table1" style:family="table">
      <style:table-properties style:width="8in" fo:margin-left="0.0139in" table:align="left" style:writing-mode="lr-tb"/>
    </style:style>
    <style:style style:name="Table1.A" style:family="table-column">
      <style:table-column-properties style:column-width="2.875in"/>
    </style:style>
    <style:style style:name="Table1.B" style:family="table-column">
      <style:table-column-properties style:column-width="2.6875in"/>
    </style:style>
    <style:style style:name="Table1.C" style:family="table-column">
      <style:table-column-properties style:column-width="2.4375in"/>
    </style:style>
    <style:style style:name="Table1.1" style:family="table-row">
      <style:table-row-properties style:min-row-height="0.2382in" fo:keep-together="auto"/>
    </style:style>
    <style:style style:name="Table1.A1" style:family="table-cell">
      <style:table-cell-properties style:vertical-align="middle" fo:padding="0in" fo:border-left="1pt solid #000001" fo:border-right="none" fo:border-top="2pt solid #000001" fo:border-bottom="2pt solid #000001" style:writing-mode="lr-tb"/>
    </style:style>
    <style:style style:name="Table1.A2" style:family="table-cell">
      <style:table-cell-properties style:vertical-align="middle" fo:padding="0in" fo:border-left="1pt solid #000001" fo:border-right="none" fo:border-top="2pt solid #000001" fo:border-bottom="0.25pt solid #000001" style:writing-mode="lr-tb"/>
    </style:style>
    <style:style style:name="Table2" style:family="table">
      <style:table-properties style:width="8in" fo:margin-left="0.0208in" table:align="left" style:writing-mode="lr-tb"/>
    </style:style>
    <style:style style:name="Table2.A" style:family="table-column">
      <style:table-column-properties style:column-width="0.6806in"/>
    </style:style>
    <style:style style:name="Table2.B" style:family="table-column">
      <style:table-column-properties style:column-width="2.1319in"/>
    </style:style>
    <style:style style:name="Table2.C" style:family="table-column">
      <style:table-column-properties style:column-width="0.4375in"/>
    </style:style>
    <style:style style:name="Table2.E" style:family="table-column">
      <style:table-column-properties style:column-width="2.1354in"/>
    </style:style>
    <style:style style:name="Table2.F" style:family="table-column">
      <style:table-column-properties style:column-width="2.1771in"/>
    </style:style>
    <style:style style:name="Table2.1" style:family="table-row">
      <style:table-row-properties style:min-row-height="0.2382in" fo:keep-together="auto"/>
    </style:style>
    <style:style style:name="Table2.A1" style:family="table-cell">
      <style:table-cell-properties style:vertical-align="middle" fo:padding="0in" fo:border-left="none" fo:border-right="none" fo:border-top="2pt solid #000001" fo:border-bottom="2pt solid #000001" style:writing-mode="lr-tb"/>
    </style:style>
    <style:style style:name="Table2.B1" style:family="table-cell">
      <style:table-cell-properties style:vertical-align="middle" fo:padding="0in" fo:border-left="1pt solid #000001" fo:border-right="none" fo:border-top="2pt solid #000001" fo:border-bottom="2pt solid #000001" style:writing-mode="lr-tb"/>
    </style:style>
    <style:style style:name="Table2.A2" style:family="table-cell">
      <style:table-cell-properties style:vertical-align="middle" fo:padding="0in" fo:border-left="none" fo:border-right="none" fo:border-top="2pt solid #000001" fo:border-bottom="0.25pt solid #000001" style:writing-mode="lr-tb"/>
    </style:style>
    <style:style style:name="Table2.B2" style:family="table-cell">
      <style:table-cell-properties style:vertical-align="middle" fo:padding="0in" fo:border-left="1pt solid #000001" fo:border-right="none" fo:border-top="2pt solid #000001" fo:border-bottom="0.25pt solid #000001" style:writing-mode="lr-tb"/>
    </style:style>
    <style:style style:name="Table2.A3" style:family="table-cell">
      <style:table-cell-properties style:vertical-align="middle" fo:padding="0in" fo:border-left="none" fo:border-right="none" fo:border-top="0.25pt solid #000001" fo:border-bottom="0.25pt solid #000001" style:writing-mode="lr-tb"/>
    </style:style>
    <style:style style:name="Table2.B3" style:family="table-cell">
      <style:table-cell-properties style:vertical-align="middle" fo:padding="0in" fo:border-left="1pt solid #000001" fo:border-right="none" fo:border-top="0.25pt solid #000001" fo:border-bottom="0.25pt solid #000001" style:writing-mode="lr-tb"/>
    </style:style>
    <style:style style:name="Table3" style:family="table">
      <style:table-properties style:width="8in" fo:margin-left="0.0139in" table:align="left" style:writing-mode="lr-tb"/>
    </style:style>
    <style:style style:name="Table3.A" style:family="table-column">
      <style:table-column-properties style:column-width="2.875in"/>
    </style:style>
    <style:style style:name="Table3.B" style:family="table-column">
      <style:table-column-properties style:column-width="2.6875in"/>
    </style:style>
    <style:style style:name="Table3.C" style:family="table-column">
      <style:table-column-properties style:column-width="2.4375in"/>
    </style:style>
    <style:style style:name="Table3.1" style:family="table-row">
      <style:table-row-properties style:min-row-height="0.2382in" fo:keep-together="auto"/>
    </style:style>
    <style:style style:name="Table3.A1" style:family="table-cell">
      <style:table-cell-properties style:vertical-align="middle" fo:padding="0in" fo:border-left="1pt solid #000001" fo:border-right="none" fo:border-top="2pt solid #000001" fo:border-bottom="2pt solid #000001" style:writing-mode="lr-tb"/>
    </style:style>
    <style:style style:name="Table3.A2" style:family="table-cell">
      <style:table-cell-properties style:vertical-align="middle" fo:padding="0in" fo:border-left="1pt solid #000001" fo:border-right="none" fo:border-top="2pt solid #000001" fo:border-bottom="0.25pt solid #000001" style:writing-mode="lr-tb"/>
    </style:style>
    <style:style style:name="P1" style:family="paragraph" style:parent-style-name="Body_20_Text_20_2">
      <style:paragraph-properties fo:line-height="125%" fo:text-align="start" style:justify-single-word="false" fo:orphans="0" fo:widows="0" style:vertical-align="auto"/>
    </style:style>
    <style:style style:name="P2" style:family="paragraph" style:parent-style-name="Body_20_Text_20_2">
      <style:paragraph-properties fo:line-height="125%" fo:text-align="center" style:justify-single-word="false" fo:orphans="0" fo:widows="0" style:vertical-align="auto"/>
      <style:text-properties fo:font-size="12pt" style:font-size-asian="12pt" style:font-size-complex="12pt"/>
    </style:style>
    <style:style style:name="P3" style:family="paragraph" style:parent-style-name="Standard">
      <style:paragraph-properties fo:margin-left="4.1866in" fo:margin-right="0in" fo:text-align="start" style:justify-single-word="false" fo:orphans="0" fo:widows="0" style:vertical-align="auto"/>
    </style:style>
    <style:style style:name="P4" style:family="paragraph" style:parent-style-name="Standard">
      <style:paragraph-properties fo:margin-right="0in" fo:text-align="center" style:justify-single-word="false" fo:orphans="0" fo:widows="0" style:vertical-align="auto"/>
    </style:style>
    <style:style style:name="P5" style:family="paragraph" style:parent-style-name="Standard">
      <style:paragraph-properties fo:margin-right="0in" fo:text-align="center" style:justify-single-word="false" fo:orphans="0" fo:widows="0" style:vertical-align="auto"/>
      <style:text-properties style:font-name="Helvetica" fo:font-size="14pt" fo:font-style="italic" fo:font-weight="bold" style:font-size-asian="14pt" style:font-style-asian="italic" style:font-weight-asian="bold" style:font-name-complex="Helvetica" style:font-size-complex="14pt" style:font-style-complex="italic" style:font-weight-complex="bold"/>
    </style:style>
    <style:style style:name="P6" style:family="paragraph" style:parent-style-name="Standard">
      <style:paragraph-properties fo:margin-right="0in" fo:text-align="center" style:justify-single-word="false" fo:orphans="0" fo:widows="0" style:vertical-align="auto"/>
      <style:text-properties style:font-name="Helvetica" fo:font-size="12pt" style:font-size-asian="12pt" style:font-name-complex="Helvetica"/>
    </style:style>
    <style:style style:name="P7" style:family="paragraph" style:parent-style-name="Standard">
      <style:paragraph-properties fo:margin-right="0in" fo:text-align="center" style:justify-single-word="false" fo:orphans="0" fo:widows="0" style:vertical-align="auto"/>
      <style:text-properties style:font-name="Helvetica" fo:font-size="9pt" style:font-size-asian="9pt" style:font-name-complex="Helvetica"/>
    </style:style>
    <style:style style:name="P8" style:family="paragraph" style:parent-style-name="Standard">
      <style:paragraph-properties fo:margin-right="0in" fo:text-align="justify" style:justify-single-word="false" fo:orphans="0" fo:widows="0" style:vertical-align="auto"/>
    </style:style>
    <style:style style:name="P9" style:family="paragraph" style:parent-style-name="Standard">
      <style:paragraph-properties fo:margin-right="0in" fo:text-align="justify" style:justify-single-word="false" fo:orphans="0" fo:widows="0" style:vertical-align="auto"/>
      <style:text-properties style:font-name="Helvetica" fo:font-size="9pt" style:letter-kerning="true" style:font-name-asian="Helvetica" style:font-size-asian="9pt" style:font-name-complex="Helvetica"/>
    </style:style>
    <style:style style:name="P10" style:family="paragraph" style:parent-style-name="Standard">
      <style:paragraph-properties fo:margin-right="0in" fo:text-align="center" style:justify-single-word="false" fo:orphans="0" fo:widows="0" style:vertical-align="auto"/>
      <style:text-properties style:font-name="Helvetica" fo:font-size="9pt" style:font-size-asian="9pt" style:font-name-complex="Helvetica"/>
    </style:style>
    <style:style style:name="P11" style:family="paragraph" style:parent-style-name="Standard">
      <style:paragraph-properties fo:margin-right="0in" fo:text-align="center" style:justify-single-word="false" fo:orphans="0" fo:widows="0" style:vertical-align="auto"/>
    </style:style>
    <style:style style:name="P12" style:family="paragraph" style:parent-style-name="Standard">
      <style:paragraph-properties fo:margin-right="0in" fo:line-height="125%" fo:text-align="start" style:justify-single-word="false" fo:orphans="0" fo:widows="0" style:vertical-align="auto">
        <style:tab-stops>
          <style:tab-stop style:position="8in" style:leader-style="solid" style:leader-text="_"/>
        </style:tab-stops>
      </style:paragraph-properties>
    </style:style>
    <style:style style:name="P13" style:family="paragraph" style:parent-style-name="Standard">
      <style:paragraph-properties fo:margin-right="0in" fo:line-height="125%" fo:text-align="start" style:justify-single-word="false" fo:orphans="0" fo:widows="0" style:vertical-align="auto"/>
    </style:style>
    <style:style style:name="T1" style:family="text">
      <style:text-properties style:font-name="Helvetica" fo:font-size="12pt" style:font-size-asian="12pt" style:font-name-complex="Helvetica"/>
    </style:style>
    <style:style style:name="T2" style:family="text">
      <style:text-properties style:font-name="Helvetica" fo:font-size="9pt" style:letter-kerning="true" style:font-name-asian="Helvetica" style:font-size-asian="9pt" style:font-name-complex="Helvetica"/>
    </style:style>
    <style:style style:name="T3" style:family="text">
      <style:text-properties style:font-name="Helvetica" fo:font-size="9pt" style:letter-kerning="true" style:font-size-asian="9pt" style:font-name-complex="Helvetica"/>
    </style:style>
    <style:style style:name="T4" style:family="text">
      <style:text-properties style:font-name="Helvetica" fo:font-size="11pt" style:font-size-asian="11pt" style:font-name-complex="Helvetica"/>
    </style:style>
    <style:style style:name="T5" style:family="text">
      <style:text-properties style:text-position="super 58%" style:font-name="Helvetica" fo:font-size="12pt" style:font-size-asian="12pt" style:font-name-complex="Helvetica"/>
    </style:style>
    <style:style style:name="T6" style:family="text">
      <style:text-properties style:font-name="Swis721 BT" fo:font-size="11pt" style:font-size-asian="11pt" style:font-name-complex="Swis721 BT"/>
    </style:style>
    <style:style style:name="T7" style:family="text">
      <style:text-properties officeooo:rsid="000cbb75"/>
    </style:style>
    <style:style style:name="fr1" style:family="graphic" style:parent-style-name="Graphics">
      <style:graphic-properties fo:margin-left="0in" fo:margin-right="0in" fo:margin-top="0in" fo:margin-bottom="0in" style:wrap="dynamic" style:number-wrapped-paragraphs="no-limit" style:wrap-contour="false" style:vertical-pos="from-top" style:vertical-rel="paragraph" style:horizontal-pos="from-left" style:horizontal-rel="paragraph" fo:background-color="#ffffff" draw:fill="solid" draw:fill-color="#ffffff" fo:padding="0.0008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writing-mode="lr-tb" style:editable="false">
        <style:columns fo:column-count="1" fo:column-gap="0in"/>
        <text:notes-configuration text:note-class="footnote"/>
      </style:section-properties>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draw:frame draw:style-name="fr1" draw:name="Image1" text:anchor-type="char" svg:x="0.1252in" svg:y="0.0055in" svg:width="3.8098in" svg:height="1.798in" draw:z-index="0"><draw:image xlink:href="Pictures/10000000000005EF000002D0BC021FC7.png" xlink:type="simple" xlink:show="embed" xlink:actuate="onLoad" draw:mime-type="image/png"/></draw:frame></text:p>
      <text:p text:style-name="P5">Jacob Emrich</text:p>
      <text:p text:style-name="P4"><text:span text:style-name="T1">1201 10</text:span><text:span text:style-name="T5">th</text:span><text:span text:style-name="T1"> Ave N</text:span></text:p>
      <text:p text:style-name="P6">Great Falls, MT <text:s/>5<text:span text:style-name="T7">9</text:span>401</text:p>
      <text:p text:style-name="P6">Phone: (406) 761-2147</text:p>
      <text:p text:style-name="P6"/>
      <text:p text:style-name="P4"/>
      <text:p text:style-name="P4"><text:span text:style-name="T1">Email: </text:span><text:a xlink:type="simple" xlink:href="mailto:tanners@rockymountainfur.com" text:style-name="Internet_20_link" text:visited-style-name="Visited_20_Internet_20_Link"><text:span text:style-name="T1">tanners@rockymountainfur.com</text:span></text:a><text:span text:style-name="T1"> <text:s text:c="4"/></text:span><text:a xlink:type="simple" xlink:href="http://www.rockymountainfur.com/" text:style-name="Internet_20_link" text:visited-style-name="Visited_20_Internet_20_Link"><text:span text:style-name="Internet_20_link"><text:span text:style-name="T1">www.rockymountainfur.com</text:span></text:span></text:a></text:p>
      <text:p text:style-name="P6"><text:tab/><text:tab/></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7">Date Shipped </text:p>
          </table:table-cell>
          <table:table-cell table:style-name="Table1.A1" office:value-type="string">
            <text:p text:style-name="P7">Date Received</text:p>
          </table:table-cell>
          <table:table-cell table:style-name="Table1.A1" office:value-type="string">
            <text:p text:style-name="P7">Number of Boxes</text:p>
          </table:table-cell>
        </table:table-row>
        <table:table-row table:style-name="Table1.1">
          <table:table-cell table:style-name="Table1.A2" office:value-type="string">
            <text:p text:style-name="P8"><text:bookmark-start text:name="__Fieldmark__0_865553007"/><field:fieldmark-start text:name="__Fieldmark__6896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0_865553007"/></text:p>
          </table:table-cell>
          <table:table-cell table:style-name="Table1.A2" office:value-type="string">
            <text:p text:style-name="P9"><text:bookmark-start text:name="__Fieldmark__1_865553007"/><field:fieldmark-start text:name="__Fieldmark__6902_294166624" field:type="vnd.oasis.opendocument.field.FORMTEXT"><field:param field:name="Description" field:value=""/><field:param field:name="Name" field:value=""/></field:fieldmark-start><field:fieldmark-separator/><field:fieldmark-end/><text:bookmark-end text:name="__Fieldmark__1_865553007"/></text:p>
          </table:table-cell>
          <table:table-cell table:style-name="Table1.A2" office:value-type="string">
            <text:p text:style-name="P8"><text:bookmark-start text:name="__Fieldmark__2_865553007"/><field:fieldmark-start text:name="__Fieldmark__6904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_865553007"/></text:p>
          </table:table-cell>
        </table:table-row>
      </table:table>
      <text:section text:style-name="Sect1" text:name="Section1">
        <table:table table:name="Table2" table:style-name="Table2">
          <table:table-column table:style-name="Table2.A"/>
          <table:table-column table:style-name="Table2.B"/>
          <table:table-column table:style-name="Table2.C" table:number-columns-repeated="2"/>
          <table:table-column table:style-name="Table2.E"/>
          <table:table-column table:style-name="Table2.F"/>
          <table:table-row table:style-name="Table2.1">
            <table:table-cell table:style-name="Table2.A1" office:value-type="string">
              <text:p text:style-name="P7">QUANTITY</text:p>
            </table:table-cell>
            <table:table-cell table:style-name="Table2.B1" office:value-type="string">
              <text:p text:style-name="P7">DESCRIPTION</text:p>
            </table:table-cell>
            <table:table-cell table:style-name="Table2.B1" office:value-type="string">
              <text:p text:style-name="P7">WET TAN</text:p>
            </table:table-cell>
            <table:table-cell table:style-name="Table2.B1" office:value-type="string">
              <text:p text:style-name="P7">DRY TAN</text:p>
            </table:table-cell>
            <table:table-cell table:style-name="Table2.B1" office:value-type="string">
              <text:p text:style-name="P7">TAXIDERMIST #</text:p>
            </table:table-cell>
            <table:table-cell table:style-name="Table2.B1" office:value-type="string">
              <text:p text:style-name="P7">TANNERY <text:s/>#</text:p>
            </table:table-cell>
          </table:table-row>
          <table:table-row table:style-name="Table2.1">
            <table:table-cell table:style-name="Table2.A2" office:value-type="string">
              <text:p text:style-name="P4"><text:bookmark-start text:name="__Fieldmark__3_865553007"/><text:bookmark-start text:name="__Fieldmark__4026_294166624"/><text:bookmark-start text:name="Check2"/><text:bookmark-start text:name="__Fieldmark__6664_294166624 Copy 1"/><text:bookmark text:name="Text101"/><field:fieldmark-start text:name="__Fieldmark__6664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_865553007"/><text:bookmark-end text:name="__Fieldmark__4026_294166624"/><text:bookmark-end text:name="Check2"/><text:bookmark-end text:name="__Fieldmark__6664_294166624 Copy 1"/></text:p>
            </table:table-cell>
            <table:table-cell table:style-name="Table2.B2" office:value-type="string">
              <text:p text:style-name="P8"><text:bookmark-start text:name="__Fieldmark__4_865553007"/><field:fieldmark-start text:name="__Fieldmark__666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_865553007"/></text:p>
            </table:table-cell>
            <table:table-cell table:style-name="Table2.B2" office:value-type="string">
              <text:p text:style-name="P8"><text:bookmark-start text:name="__Fieldmark__5_865553007"/><field:fieldmark-start text:name="__Fieldmark__6666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_865553007"/></text:p>
            </table:table-cell>
            <table:table-cell table:style-name="Table2.B2" office:value-type="string">
              <text:p text:style-name="P8"><text:bookmark-start text:name="__Fieldmark__6_865553007"/><field:fieldmark-start text:name="__Fieldmark__666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_865553007"/></text:p>
            </table:table-cell>
            <table:table-cell table:style-name="Table2.B2" office:value-type="string">
              <text:p text:style-name="P8"><text:bookmark-start text:name="__Fieldmark__7_865553007"/><field:fieldmark-start text:name="__Fieldmark__6668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_865553007"/></text:p>
            </table:table-cell>
            <table:table-cell table:style-name="Table2.B2" office:value-type="string">
              <text:p text:style-name="P8"><text:bookmark-start text:name="__Fieldmark__8_865553007"/><field:fieldmark-start text:name="__Fieldmark__666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_865553007"/></text:p>
            </table:table-cell>
          </table:table-row>
          <table:table-row table:style-name="Table2.1">
            <table:table-cell table:style-name="Table2.A3" office:value-type="string">
              <text:p text:style-name="P4"><field:fieldmark-start text:name="__Fieldmark__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10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11_865553007"/><field:fieldmark-start text:name="__Fieldmark__6672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11_865553007"/></text:p>
            </table:table-cell>
            <table:table-cell table:style-name="Table2.B3" office:value-type="string">
              <text:p text:style-name="P8"><text:bookmark-start text:name="__Fieldmark__12_865553007"/><field:fieldmark-start text:name="__Fieldmark__667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12_865553007"/></text:p>
            </table:table-cell>
            <table:table-cell table:style-name="Table2.B3" office:value-type="string">
              <text:p text:style-name="P8"><field:fieldmark-start text:name="__Fieldmark__1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14_865553007"/><field:fieldmark-start text:name="__Fieldmark__667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14_865553007"/></text:p>
            </table:table-cell>
          </table:table-row>
          <table:table-row table:style-name="Table2.1">
            <table:table-cell table:style-name="Table2.A3" office:value-type="string">
              <text:p text:style-name="P4"><field:fieldmark-start text:name="__Fieldmark__1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16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17_865553007"/><field:fieldmark-start text:name="__Fieldmark__6678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17_865553007"/></text:p>
            </table:table-cell>
            <table:table-cell table:style-name="Table2.B3" office:value-type="string">
              <text:p text:style-name="P8"><text:bookmark-start text:name="__Fieldmark__18_865553007"/><field:fieldmark-start text:name="__Fieldmark__667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18_865553007"/></text:p>
            </table:table-cell>
            <table:table-cell table:style-name="Table2.B3" office:value-type="string">
              <text:p text:style-name="P8"><field:fieldmark-start text:name="__Fieldmark__1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20_865553007"/><field:fieldmark-start text:name="__Fieldmark__668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0_865553007"/></text:p>
            </table:table-cell>
          </table:table-row>
          <table:table-row table:style-name="Table2.1">
            <table:table-cell table:style-name="Table2.A3" office:value-type="string">
              <text:p text:style-name="P4"><field:fieldmark-start text:name="__Fieldmark__2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22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23_865553007"/><field:fieldmark-start text:name="__Fieldmark__6684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3_865553007"/></text:p>
            </table:table-cell>
            <table:table-cell table:style-name="Table2.B3" office:value-type="string">
              <text:p text:style-name="P8"><text:bookmark-start text:name="__Fieldmark__24_865553007"/><field:fieldmark-start text:name="__Fieldmark__668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4_865553007"/></text:p>
            </table:table-cell>
            <table:table-cell table:style-name="Table2.B3" office:value-type="string">
              <text:p text:style-name="P8"><field:fieldmark-start text:name="__Fieldmark__2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26_865553007"/><field:fieldmark-start text:name="__Fieldmark__668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6_865553007"/></text:p>
            </table:table-cell>
          </table:table-row>
          <table:table-row table:style-name="Table2.1">
            <table:table-cell table:style-name="Table2.A3" office:value-type="string">
              <text:p text:style-name="P4"><field:fieldmark-start text:name="__Fieldmark__2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28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29_865553007"/><field:fieldmark-start text:name="__Fieldmark__6690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29_865553007"/></text:p>
            </table:table-cell>
            <table:table-cell table:style-name="Table2.B3" office:value-type="string">
              <text:p text:style-name="P8"><text:bookmark-start text:name="__Fieldmark__30_865553007"/><field:fieldmark-start text:name="__Fieldmark__669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0_865553007"/></text:p>
            </table:table-cell>
            <table:table-cell table:style-name="Table2.B3" office:value-type="string">
              <text:p text:style-name="P8"><field:fieldmark-start text:name="__Fieldmark__3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32_865553007"/><field:fieldmark-start text:name="__Fieldmark__669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2_865553007"/></text:p>
            </table:table-cell>
          </table:table-row>
          <table:table-row table:style-name="Table2.1">
            <table:table-cell table:style-name="Table2.A3" office:value-type="string">
              <text:p text:style-name="P4"><field:fieldmark-start text:name="__Fieldmark__3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34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35_865553007"/><field:fieldmark-start text:name="__Fieldmark__6696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5_865553007"/></text:p>
            </table:table-cell>
            <table:table-cell table:style-name="Table2.B3" office:value-type="string">
              <text:p text:style-name="P8"><text:bookmark-start text:name="__Fieldmark__36_865553007"/><field:fieldmark-start text:name="__Fieldmark__669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6_865553007"/></text:p>
            </table:table-cell>
            <table:table-cell table:style-name="Table2.B3" office:value-type="string">
              <text:p text:style-name="P8"><field:fieldmark-start text:name="__Fieldmark__3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38_865553007"/><field:fieldmark-start text:name="__Fieldmark__669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38_865553007"/></text:p>
            </table:table-cell>
          </table:table-row>
          <table:table-row table:style-name="Table2.1">
            <table:table-cell table:style-name="Table2.A3" office:value-type="string">
              <text:p text:style-name="P4"><field:fieldmark-start text:name="__Fieldmark__3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40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41_865553007"/><field:fieldmark-start text:name="__Fieldmark__6702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1_865553007"/></text:p>
            </table:table-cell>
            <table:table-cell table:style-name="Table2.B3" office:value-type="string">
              <text:p text:style-name="P8"><text:bookmark-start text:name="__Fieldmark__42_865553007"/><field:fieldmark-start text:name="__Fieldmark__670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2_865553007"/></text:p>
            </table:table-cell>
            <table:table-cell table:style-name="Table2.B3" office:value-type="string">
              <text:p text:style-name="P8"><field:fieldmark-start text:name="__Fieldmark__4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44_865553007"/><field:fieldmark-start text:name="__Fieldmark__670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4_865553007"/></text:p>
            </table:table-cell>
          </table:table-row>
          <table:table-row table:style-name="Table2.1">
            <table:table-cell table:style-name="Table2.A3" office:value-type="string">
              <text:p text:style-name="P4"><field:fieldmark-start text:name="__Fieldmark__4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46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47_865553007"/><field:fieldmark-start text:name="__Fieldmark__6708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7_865553007"/></text:p>
            </table:table-cell>
            <table:table-cell table:style-name="Table2.B3" office:value-type="string">
              <text:p text:style-name="P8"><text:bookmark-start text:name="__Fieldmark__48_865553007"/><field:fieldmark-start text:name="__Fieldmark__670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48_865553007"/></text:p>
            </table:table-cell>
            <table:table-cell table:style-name="Table2.B3" office:value-type="string">
              <text:p text:style-name="P8"><field:fieldmark-start text:name="__Fieldmark__4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50_865553007"/><field:fieldmark-start text:name="__Fieldmark__671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0_865553007"/></text:p>
            </table:table-cell>
          </table:table-row>
          <table:table-row table:style-name="Table2.1">
            <table:table-cell table:style-name="Table2.A3" office:value-type="string">
              <text:p text:style-name="P4"><field:fieldmark-start text:name="__Fieldmark__5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52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53_865553007"/><field:fieldmark-start text:name="__Fieldmark__6714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3_865553007"/></text:p>
            </table:table-cell>
            <table:table-cell table:style-name="Table2.B3" office:value-type="string">
              <text:p text:style-name="P8"><text:bookmark-start text:name="__Fieldmark__54_865553007"/><field:fieldmark-start text:name="__Fieldmark__671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4_865553007"/></text:p>
            </table:table-cell>
            <table:table-cell table:style-name="Table2.B3" office:value-type="string">
              <text:p text:style-name="P8"><field:fieldmark-start text:name="__Fieldmark__5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56_865553007"/><field:fieldmark-start text:name="__Fieldmark__671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6_865553007"/></text:p>
            </table:table-cell>
          </table:table-row>
          <table:table-row table:style-name="Table2.1">
            <table:table-cell table:style-name="Table2.A3" office:value-type="string">
              <text:p text:style-name="P4"><field:fieldmark-start text:name="__Fieldmark__5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58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59_865553007"/><field:fieldmark-start text:name="__Fieldmark__6720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59_865553007"/></text:p>
            </table:table-cell>
            <table:table-cell table:style-name="Table2.B3" office:value-type="string">
              <text:p text:style-name="P8"><text:bookmark-start text:name="__Fieldmark__60_865553007"/><field:fieldmark-start text:name="__Fieldmark__672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0_865553007"/></text:p>
            </table:table-cell>
            <table:table-cell table:style-name="Table2.B3" office:value-type="string">
              <text:p text:style-name="P8"><field:fieldmark-start text:name="__Fieldmark__6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62_865553007"/><field:fieldmark-start text:name="__Fieldmark__672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2_865553007"/></text:p>
            </table:table-cell>
          </table:table-row>
          <table:table-row table:style-name="Table2.1">
            <table:table-cell table:style-name="Table2.A3" office:value-type="string">
              <text:p text:style-name="P4"><field:fieldmark-start text:name="__Fieldmark__6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64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65_865553007"/><field:fieldmark-start text:name="__Fieldmark__6726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5_865553007"/></text:p>
            </table:table-cell>
            <table:table-cell table:style-name="Table2.B3" office:value-type="string">
              <text:p text:style-name="P8"><text:bookmark-start text:name="__Fieldmark__66_865553007"/><field:fieldmark-start text:name="__Fieldmark__672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6_865553007"/></text:p>
            </table:table-cell>
            <table:table-cell table:style-name="Table2.B3" office:value-type="string">
              <text:p text:style-name="P8"><field:fieldmark-start text:name="__Fieldmark__6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68_865553007"/><field:fieldmark-start text:name="__Fieldmark__672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68_865553007"/></text:p>
            </table:table-cell>
          </table:table-row>
          <table:table-row table:style-name="Table2.1">
            <table:table-cell table:style-name="Table2.A3" office:value-type="string">
              <text:p text:style-name="P4"><field:fieldmark-start text:name="__Fieldmark__6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70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71_865553007"/><field:fieldmark-start text:name="__Fieldmark__6732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1_865553007"/></text:p>
            </table:table-cell>
            <table:table-cell table:style-name="Table2.B3" office:value-type="string">
              <text:p text:style-name="P8"><text:bookmark-start text:name="__Fieldmark__72_865553007"/><field:fieldmark-start text:name="__Fieldmark__673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2_865553007"/></text:p>
            </table:table-cell>
            <table:table-cell table:style-name="Table2.B3" office:value-type="string">
              <text:p text:style-name="P8"><field:fieldmark-start text:name="__Fieldmark__7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74_865553007"/><field:fieldmark-start text:name="__Fieldmark__673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4_865553007"/></text:p>
            </table:table-cell>
          </table:table-row>
          <table:table-row table:style-name="Table2.1">
            <table:table-cell table:style-name="Table2.A3" office:value-type="string">
              <text:p text:style-name="P4"><field:fieldmark-start text:name="__Fieldmark__7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76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77_865553007"/><field:fieldmark-start text:name="__Fieldmark__6738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7_865553007"/></text:p>
            </table:table-cell>
            <table:table-cell table:style-name="Table2.B3" office:value-type="string">
              <text:p text:style-name="P8"><text:bookmark-start text:name="__Fieldmark__78_865553007"/><field:fieldmark-start text:name="__Fieldmark__673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78_865553007"/></text:p>
            </table:table-cell>
            <table:table-cell table:style-name="Table2.B3" office:value-type="string">
              <text:p text:style-name="P8"><field:fieldmark-start text:name="__Fieldmark__79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80_865553007"/><field:fieldmark-start text:name="__Fieldmark__674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0_865553007"/></text:p>
            </table:table-cell>
          </table:table-row>
          <table:table-row table:style-name="Table2.1">
            <table:table-cell table:style-name="Table2.A3" office:value-type="string">
              <text:p text:style-name="P4"><field:fieldmark-start text:name="__Fieldmark__8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82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83_865553007"/><field:fieldmark-start text:name="__Fieldmark__6744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3_865553007"/></text:p>
            </table:table-cell>
            <table:table-cell table:style-name="Table2.B3" office:value-type="string">
              <text:p text:style-name="P8"><text:bookmark-start text:name="__Fieldmark__84_865553007"/><field:fieldmark-start text:name="__Fieldmark__6745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4_865553007"/></text:p>
            </table:table-cell>
            <table:table-cell table:style-name="Table2.B3" office:value-type="string">
              <text:p text:style-name="P8"><field:fieldmark-start text:name="__Fieldmark__85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86_865553007"/><field:fieldmark-start text:name="__Fieldmark__674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6_865553007"/></text:p>
            </table:table-cell>
          </table:table-row>
          <table:table-row table:style-name="Table2.1">
            <table:table-cell table:style-name="Table2.A3" office:value-type="string">
              <text:p text:style-name="P4"><field:fieldmark-start text:name="__Fieldmark__8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88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89_865553007"/><field:fieldmark-start text:name="__Fieldmark__6750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89_865553007"/></text:p>
            </table:table-cell>
            <table:table-cell table:style-name="Table2.B3" office:value-type="string">
              <text:p text:style-name="P8"><text:bookmark-start text:name="__Fieldmark__90_865553007"/><field:fieldmark-start text:name="__Fieldmark__6751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90_865553007"/></text:p>
            </table:table-cell>
            <table:table-cell table:style-name="Table2.B3" office:value-type="string">
              <text:p text:style-name="P8"><field:fieldmark-start text:name="__Fieldmark__91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92_865553007"/><field:fieldmark-start text:name="__Fieldmark__6753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92_865553007"/></text:p>
            </table:table-cell>
          </table:table-row>
          <table:table-row table:style-name="Table2.1">
            <table:table-cell table:style-name="Table2.A3" office:value-type="string">
              <text:p text:style-name="P4"><field:fieldmark-start text:name="__Fieldmark__93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field:fieldmark-start text:name="__Fieldmark__94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95_865553007"/><field:fieldmark-start text:name="__Fieldmark__6756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95_865553007"/></text:p>
            </table:table-cell>
            <table:table-cell table:style-name="Table2.B3" office:value-type="string">
              <text:p text:style-name="P8"><text:bookmark-start text:name="__Fieldmark__96_865553007"/><field:fieldmark-start text:name="__Fieldmark__6757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96_865553007"/></text:p>
            </table:table-cell>
            <table:table-cell table:style-name="Table2.B3" office:value-type="string">
              <text:p text:style-name="P8"><field:fieldmark-start text:name="__Fieldmark__97_865553007" field:type="vnd.oasis.opendocument.field.FORMTEXT"><field:param field:name="Description" field:value=""/><field:param field:name="Name" field:value=""/></field:fieldmark-start><field:fieldmark-separator/><text:span text:style-name="T2">  </text:span><text:span text:style-name="T3">   </text:span><field:fieldmark-end/></text:p>
            </table:table-cell>
            <table:table-cell table:style-name="Table2.B3" office:value-type="string">
              <text:p text:style-name="P8"><text:bookmark-start text:name="__Fieldmark__98_865553007"/><field:fieldmark-start text:name="__Fieldmark__6759_294166624" field:type="vnd.oasis.opendocument.field.FORMTEXT"><field:param field:name="Description" field:value=""/><field:param field:name="Name" field:value=""/></field:fieldmark-start><field:fieldmark-separator/><text:span text:style-name="T2">  </text:span><text:span text:style-name="T3">   </text:span><field:fieldmark-end/><text:bookmark-end text:name="__Fieldmark__98_865553007"/></text:p>
            </table:table-cell>
          </table:table-row>
        </table:table>
      </text:section>
      <text:section text:style-name="Sect1" text:name="Section2">
        <text:p text:style-name="P1"/>
        <text:p text:style-name="P2">Office Use Only Below This Line</text:p>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7">Storage Location</text:p>
            </table:table-cell>
            <table:table-cell table:style-name="Table3.A1" office:value-type="string">
              <text:p text:style-name="P7">Date Pulled</text:p>
            </table:table-cell>
            <table:table-cell table:style-name="Table3.A1" office:value-type="string">
              <text:p text:style-name="P7">Date Shipped</text:p>
            </table:table-cell>
          </table:table-row>
          <table:table-row table:style-name="Table3.1">
            <table:table-cell table:style-name="Table3.A2" office:value-type="string">
              <text:p text:style-name="P9"><text:bookmark-start text:name="__Fieldmark__229_865553007"/><field:fieldmark-start text:name="__Fieldmark__6896_2941666241" field:type="vnd.oasis.opendocument.field.FORMTEXT"><field:param field:name="Description" field:value=""/><field:param field:name="Name" field:value=""/></field:fieldmark-start><field:fieldmark-separator/><field:fieldmark-end/><text:bookmark-end text:name="__Fieldmark__229_865553007"/></text:p>
            </table:table-cell>
            <table:table-cell table:style-name="Table3.A2" office:value-type="string">
              <text:p text:style-name="P9"><text:bookmark-start text:name="__Fieldmark__231_865553007"/><field:fieldmark-start text:name="__Fieldmark__6902_2941666241" field:type="vnd.oasis.opendocument.field.FORMTEXT"><field:param field:name="Description" field:value=""/><field:param field:name="Name" field:value=""/></field:fieldmark-start><field:fieldmark-separator/><field:fieldmark-end/><text:bookmark-end text:name="__Fieldmark__231_865553007"/></text:p>
            </table:table-cell>
            <table:table-cell table:style-name="Table3.A2" office:value-type="string">
              <text:p text:style-name="P9"><text:bookmark-start text:name="__Fieldmark__233_865553007"/><field:fieldmark-start text:name="__Fieldmark__6904_2941666241" field:type="vnd.oasis.opendocument.field.FORMTEXT"><field:param field:name="Description" field:value=""/><field:param field:name="Name" field:value=""/></field:fieldmark-start><field:fieldmark-separator/><field:fieldmark-end/><text:bookmark-end text:name="__Fieldmark__233_865553007"/></text:p>
            </table:table-cell>
          </table:table-row>
        </table:table>
        <text:p text:style-name="P1">Condition of Acceptance: The limit of liability for any loss or damage to merchandise while in our possession shall be only the actual market value. “Actual market value” shall be defined as our actual cost to purchase a skin of similar species. This procedure shall be used in setting any claims, regardless of quantity. Due to varying conditions beyond our control, we assume no liability or guarantee as to the results of any fur or specimen forwarded to us for processing. Montana Rocky Mountain Fur Dressers shall not be liable for any other obligation other than is expressly set forth herein and no agent, servant or employee of this company is authorized to change the terms of this order.</text:p>
        <text:p text:style-name="P12"><text:span text:style-name="T4">CHECK IF NEW ADDRESS </text:span><text:bookmark text:name="Check1"/><text:span text:style-name="T6"><text:s text:c="2"/></text:span><text:span text:style-name="T4">•SHIPPER/COMPANY NAME:</text:span><text:bookmark-start text:name="Text1"/><text:span text:style-name="T4"> </text:span><text:bookmark-end text:name="Text1"/><text:span text:style-name="T4"> </text:span><field:fieldmark-start text:name="__Fieldmark__129_865553007" field:type="vnd.oasis.opendocument.field.FORMTEXT"><field:param field:name="Description" field:value=""/><field:param field:name="Name" field:value=""/></field:fieldmark-start><field:fieldmark-separator/><text:span text:style-name="T4">    </text:span><field:fieldmark-end/></text:p>
        <text:p text:style-name="P13"><text:span text:style-name="T4">ADDRESS:</text:span><text:bookmark-start text:name="Text2"/><text:span text:style-name="T4"> </text:span><text:bookmark-end text:name="Text2"/><text:span text:style-name="T4"> </text:span><field:fieldmark-start text:name="__Fieldmark__130_865553007" field:type="vnd.oasis.opendocument.field.FORMTEXT"><field:param field:name="Description" field:value=""/><field:param field:name="Name" field:value=""/></field:fieldmark-start><field:fieldmark-separator/><text:span text:style-name="T4">    </text:span><field:fieldmark-end/><text:span text:style-name="T4"> <text:tab/><text:tab/><text:tab/><text:tab/>CITY:</text:span><text:bookmark-start text:name="Text3"/><text:span text:style-name="T4"> </text:span><text:bookmark-end text:name="Text3"/><text:span text:style-name="T4"> </text:span><field:fieldmark-start text:name="__Fieldmark__131_865553007" field:type="vnd.oasis.opendocument.field.FORMTEXT"><field:param field:name="Description" field:value=""/><field:param field:name="Name" field:value=""/></field:fieldmark-start><field:fieldmark-separator/><text:span text:style-name="T4">    </text:span><field:fieldmark-end/><text:span text:style-name="T4"> <text:tab/><text:tab/><text:tab/>STATE:</text:span><text:bookmark-start text:name="Text4"/><text:span text:style-name="T4"> </text:span><text:bookmark-end text:name="Text4"/><text:span text:style-name="T4"> </text:span><field:fieldmark-start text:name="__Fieldmark__132_865553007" field:type="vnd.oasis.opendocument.field.FORMTEXT"><field:param field:name="Description" field:value=""/><field:param field:name="Name" field:value=""/></field:fieldmark-start><field:fieldmark-separator/><text:span text:style-name="T4"> </text:span><field:fieldmark-end/><text:span text:style-name="T4"> <text:tab/><text:tab/>ZIP:</text:span><text:bookmark-start text:name="Text5"/><text:span text:style-name="T4"> </text:span><text:bookmark-end text:name="Text5"/><text:span text:style-name="T4"> </text:span><field:fieldmark-start text:name="__Fieldmark__133_865553007" field:type="vnd.oasis.opendocument.field.FORMTEXT"><field:param field:name="Description" field:value=""/><field:param field:name="Name" field:value=""/></field:fieldmark-start><field:fieldmark-separator/><text:span text:style-name="T4">    </text:span><field:fieldmark-end/><text:span text:style-name="T4"><text:tab/></text:span></text:p>
        <text:p text:style-name="P12"><text:span text:style-name="T4">TELEPHONE: (</text:span><text:bookmark-start text:name="__Fieldmark__134_865553007"/><field:fieldmark-start text:name="__Fieldmark__6795_294166624" field:type="vnd.oasis.opendocument.field.FORMTEXT"><field:param field:name="Description" field:value=""/><field:param field:name="Name" field:value=""/></field:fieldmark-start><field:fieldmark-separator/><text:span text:style-name="T4">   </text:span><field:fieldmark-end/><text:bookmark-end text:name="__Fieldmark__134_865553007"/><text:span text:style-name="T4">)</text:span><text:bookmark-start text:name="Text7"/><text:span text:style-name="T4"> </text:span><text:bookmark-end text:name="Text7"/><text:span text:style-name="T4"> </text:span><field:fieldmark-start text:name="__Fieldmark__135_865553007" field:type="vnd.oasis.opendocument.field.FORMTEXT"><field:param field:name="Description" field:value=""/><field:param field:name="Name" field:value=""/></field:fieldmark-start><field:fieldmark-separator/><text:span text:style-name="T4">    </text:span><field:fieldmark-end/><text:span text:style-name="T4"> FAX:</text:span><text:bookmark-start text:name="Text8"/><text:span text:style-name="T4"> </text:span><text:bookmark-end text:name="Text8"/><text:span text:style-name="T4">(</text:span><field:fieldmark-start text:name="__Fieldmark__136_865553007" field:type="vnd.oasis.opendocument.field.FORMTEXT"><field:param field:name="Description" field:value=""/><field:param field:name="Name" field:value=""/></field:fieldmark-start><field:fieldmark-separator/><text:span text:style-name="T4">   </text:span><field:fieldmark-end/><text:span text:style-name="T4">) </text:span><field:fieldmark-start text:name="__Fieldmark__137_865553007" field:type="vnd.oasis.opendocument.field.FORMTEXT"><field:param field:name="Description" field:value=""/><field:param field:name="Name" field:value=""/></field:fieldmark-start><field:fieldmark-separator/><text:span text:style-name="T4">     </text:span><field:fieldmark-end/></text:p>
        <text:p text:style-name="P12"><text:span text:style-name="T4">Signature:________________________________________________ PRINT NAME: </text:span><field:fieldmark-start text:name="__Fieldmark__138_865553007" field:type="vnd.oasis.opendocument.field.FORMTEXT"><field:param field:name="Description" field:value=""/><field:param field:name="Name" field:value=""/></field:fieldmark-start><field:fieldmark-separator/><text:span text:style-name="T4">     </text:span><field:fieldmark-end/></text:p>
        <text:p text:style-name="Standard"><text:span text:style-name="T4">Y</text:span><text:bookmark-start text:name="Text9"/><text:span text:style-name="T4">our E-mail:</text:span><text:bookmark-end text:name="Text9"/><field:fieldmark-start text:name="__Fieldmark__139_865553007" field:type="vnd.oasis.opendocument.field.FORMTEXT"><field:param field:name="Description" field:value=""/><field:param field:name="Name" field:value=""/></field:fieldmark-start><field:fieldmark-separator/>     </text:p>
        <text:p text:style-name="Text_20_body"><field:fieldmark-end/></text:p>
      </text:section>
      <text:p text:style-name="Standard"><text: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Helvetica" svg:font-family="Helvetica, Arial" style:font-family-generic="swiss" style:font-pitch="variable"/>
    <style:font-face style:name="Helvetica-Narrow" svg:font-family="Helvetica-Narrow"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Swis721 BT" svg:font-family="'Swis721 BT'"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n" fo:country="US" style:letter-kerning="true" style:font-name-asian="SimSun" style:font-family-asian="SimSun" style:font-pitch-asian="variable" style:font-size-asian="12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1"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20%"/>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Body_20_Text_20_2" style:display-name="Body Text 2" style:family="paragraph" style:parent-style-name="Standard">
      <style:paragraph-properties fo:margin-left="0in" fo:margin-right="0in" fo:line-height="125%" fo:text-align="start" style:justify-single-word="false" fo:orphans="0" fo:widows="0" fo:text-indent="0in" style:auto-text-indent="false" style:vertical-align="auto">
        <style:tab-stops>
          <style:tab-stop style:position="8in" style:leader-style="solid" style:leader-text="_"/>
        </style:tab-stops>
      </style:paragraph-properties>
      <style:text-properties fo:color="#000000" loext:opacity="100%" style:font-name="Helvetica-Narrow" fo:font-family="Helvetica-Narrow" style:font-family-generic="swiss" style:font-pitch="variable" fo:font-size="6pt" fo:language="en" fo:country="US" style:letter-kerning="true" style:font-size-asian="6pt" style:language-asian="en" style:country-asian="US" style:font-name-complex="Helvetica-Narrow" style:font-family-complex="Helvetica-Narrow"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25in" fo:margin-bottom="0.25in" fo:margin-left="0.25in" fo:margin-right="0.25in" fo:background-color="#ffffff"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draw:fill="solid" draw:fill-color="#ffffff" draw:opacity="100%"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6-29T13:55:29.826000000</meta:creation-date>
    <dc:date>2025-02-03T16:38:50.106000000</dc:date>
    <meta:editing-cycles>11</meta:editing-cycles>
    <meta:editing-duration>PT21M1S</meta:editing-duration>
    <meta:generator>LibreOffice/7.6.6.3$Windows_X86_64 LibreOffice_project/d97b2716a9a4a2ce1391dee1765565ea469b0ae7</meta:generator>
    <meta:document-statistic meta:table-count="3" meta:image-count="1" meta:object-count="0" meta:page-count="1" meta:paragraph-count="129" meta:word-count="185" meta:character-count="1731" meta:non-whitespace-character-count="1004"/>
  </office:meta>
</office:document-meta>
</file>